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ольшой-черкизовской-улице-заработал-фонтан"/>На Большой Черкизовской улице заработал фонтан<text:bookmark-end text:name="на-большой-черкизовской-улице-заработал-фонтан"/></text:h>
      <text:p text:style-name="First_20_paragraph">18.06.2020</text:p>
      <text:p text:style-name="Text_20_body"><text:span text:style-name="T1">На месяц позже обычного срока в столице открылся сезон фонтанов. В Восточном округе начали работать девять водных комплексов в районах, также открылись фонтаны в Измайловском парке, в «Сокольниках» и в Сиреневом саду. Об этом сообщили на портале префектуры.</text:span></text:p>
      <text:p text:style-name="Text_20_body">Самые популярные в ВАО фонтаны находятся на Городецком бульваре в районе Новокосино, на Исторических прудах в Ивановском, на Большой Черкизовской улице в Преображенском, на улице Главная в районе Восточный, а также в благоустроенном сквере на Щербаковской в Соколиной Горе и на Черкизовском пруду.</text:p>
      <text:p text:style-name="Text_20_body">Фонтан на Хабаровской улице в Гольянове нуждается в капитальном ремонте, поэтому откроется только после проведения соответствующих работ.</text:p>
      <text:p text:style-name="Text_20_body"><text:line-break/></text:p>
      <text:p text:style-name="Text_20_body">Адрес страницы: <text:a xlink:type="simple" xlink:href="http://preobr.mos.ru/presscenter/news/detail/8974835.html" office:name=""><text:span text:style-name="Definition">http://preobr.mos.ru/presscenter/news/detail/8974835.html</text:span></text:a></text:p>
      <text:p text:style-name="Text_20_body"><text:a xlink:type="simple" xlink:href="http://preobr.mos.ru" office:name=""><text:span text:style-name="Definition">Управа района Преображен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20:01:51Z</meta:creation-date>
    <dc:date>2024-08-12T20:01:51Z</dc:date>
  </office:meta>
</office:document-meta>
</file>