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еконструкция-стадиона-лужники-будет-завершена-раньше-срока"/>Собянин: Реконструкция стадиона «Лужники» будет завершена раньше срока<text:bookmark-end text:name="собянин-реконструкция-стадиона-лужники-будет-завершена-раньше-срока"/></text:h>
      <text:p text:style-name="First_20_paragraph">19.02.2016</text:p>
      <text:p text:style-name="Text_20_body"><text:line-break/>С. Собянин принял участие в выездном заседании городского штаба по строительству, связанном с реконструкцией в Москве Большой спортивной арены (БСА), благоустройством территории и обеспечением безопасности Олимпийского комплекса «Лужники». Реконструкция стадиона «Лужники», начатая в 2014 г., будет завершена в этом году, по словам Сергея Собянина, — раньше на несколько месяцев, чем было запланировано. «Уже летом начнем засевать зеленый газон на футбольном поле», — сказал мэр.</text:p>
      <text:p text:style-name="Text_20_body">В этом году стадиону «Лужники» исполняется 60 лет. С. Собянин заверил: «Сам по себе он является сооружением уникальным, сложнейшим, но с учетом того, что мы сохраняем параметры старого стадиона, то реконструкция еще более усложняется. Разумеется, обновленные «Лужники» сохранят привычный архитектурный облик».</text:p>
      <text:p text:style-name="Text_20_body">Сейчас реконструируются входные павильоны и тренировочные поля стадиона. Количество зрительских мест после реконструкции стадиона увеличится до 81 тыс., а трибуны будут максимально приближены к футбольному полю.</text:p>
      <text:p text:style-name="Text_20_body">Также мэр сообщил, что на стадионе «Лужники» появится смотровая площадка, откуда можно будет полюбоваться центром Москвы, комплексом «Москва-Сити», МГУ.</text:p>
      <text:p text:style-name="Text_20_body">«Важнейшие работы идут по сооружению главных инженерных коммуникаций, магистральных и подводящих инженерных сетей, включая электрические, водяные, очистные сооружения», — добавил градоначальник.</text:p>
      <text:p text:style-name="Text_20_body">В ходе реконструкции арены и благоустройства территории «Лужников» будет создана новейшая система безопасности ключевого объекта Чемпионата мира — 2018. При разработке данной системы учитывался международный и российский опыт, в т.ч. полученный во время проведения сочинской Олимпиады в 2014 г.</text:p>
      <text:p text:style-name="Text_20_body">Согласно предварительному проекту система видеонаблюдения за территорией и стадионом будет включать в себя порядка 1,5 тыс. видеокамер. По периметру комплекса будут организованы 6 транспортных и 5 пешеходных контрольно-пропускных пунктов.</text:p>
      <text:p text:style-name="Text_20_body">В «Лужниках» запланированы церемония и матч открытия Чемпионата мира по футболу 2018 г., один из полуфиналов и финал мирового турнира.</text:p>
      <text:p text:style-name="Text_20_body"><text:line-break/></text:p>
      <text:p text:style-name="Text_20_body">Адрес страницы: <text:a xlink:type="simple" xlink:href="http://preobr.mos.ru/presscenter/news/detail/2537180.html" office:name=""><text:span text:style-name="Definition">http://preobr.mos.ru/presscenter/news/detail/2537180.html</text:span></text:a></text:p>
      <text:p text:style-name="Text_20_body"><text:a xlink:type="simple" xlink:href="http://preobr.mos.ru" office:name=""><text:span text:style-name="Definition">Управа района Преображен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8:27:41Z</meta:creation-date>
    <dc:date>2024-09-26T08:27:41Z</dc:date>
  </office:meta>
</office:document-meta>
</file>