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ткройте-для-себя-лето-через-искусство.-мастер-класс-летние-зарисовки"/>Откройте для себя Лето через Искусство. Мастер-класс «Летние зарисовки»<text:bookmark-end text:name="откройте-для-себя-лето-через-искусство.-мастер-класс-летние-зарисовки"/></text:h>
      <text:p text:style-name="First_20_paragraph">19.07.2025</text:p>
      <text:p text:style-name="Text_20_body">Приглашаем вас на особенный мастер-класс по рисованию, который проведет замечательный художник и опытный педагог Алим Велитов.<text:line-break/><text:line-break/>Что ожидает вас на этом мастер-классе? Это не просто урок рисования, а настоящая возможность пробудить свою внутреннюю творческую силу, научиться видеть необыкновенное в обыденном и находить новые способы выражения своих чувств через искусство.<text:line-break/><text:line-break/>Мы также погрузимся в историю искусства. Важно опираться на опыт мастеров, поэтому вы узнаете, как великие художники прошлого решали свои творческие задачи и какие подходы и техники использовали.<text:line-break/><text:line-break/>Алим Велитов — талантливый художник и увлеченный преподаватель, который с 2017 года успешно ведет мастер-классы «Зарисовки в Кабинете художника», помогая людям открыть в себе художника и находить радость в творчестве.<text:line-break/><text:line-break/>«Поддержка творческих инициатив и доступность искусства для всех жителей – важная часть развития нашего округа. Мастер-классы, подобные этому, не только дарят вдохновение, но и объединяют людей, создавая неповторимую атмосферу нашего района», — Наталья Виноградова, глава муниципального округа Преображенское.<text:line-break/><text:line-break/> Дата и время: 23 июля, 15:00<text:line-break/> Место: Уютный «Кабинет художника». ул. Большая Черкизовская, д. 21, стр. 2<text:line-break/> +7 499 670-80-01<text:line-break/> Вход свободный! (12+)</text:p>
      <text:p text:style-name="Text_20_body"><text:line-break/></text:p>
      <text:p text:style-name="Text_20_body">Адрес страницы: <text:a xlink:type="simple" xlink:href="http://preobr.mos.ru/presscenter/news/detail/13113112.html" office:name=""><text:span text:style-name="Definition">http://preobr.mos.ru/presscenter/news/detail/13113112.html</text:span></text:a></text:p>
      <text:p text:style-name="Text_20_body"><text:a xlink:type="simple" xlink:href="http://preobr.mos.ru" office:name=""><text:span text:style-name="Definition">Управа района Преображен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7-19T10:21:06Z</meta:creation-date>
    <dc:date>2025-07-19T10:21:06Z</dc:date>
  </office:meta>
</office:document-meta>
</file>