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емейный-центр-ориентир-приглашает-подростков-на-презентацию-проекта-цифровой-рост"/>Семейный центр "Ориентир" приглашает подростков на презентацию проекта "Цифровой рост"<text:bookmark-end text:name="семейный-центр-ориентир-приглашает-подростков-на-презентацию-проекта-цифровой-рост"/></text:h>
      <text:p text:style-name="First_20_paragraph">22.11.2024</text:p>
      <text:p text:style-name="Text_20_body">Данный проект направлен на профориентацию в сфере информационных технологий для подростков. Слушатели смогут ознакомиться с такими профессиями как инженер информационной безопасности, изучить основы программирования, приобрести навыки информационной разведки. В конце встречи ребята смогут задать спикеру все интересующие вопросы по данной теме.</text:p>
      <text:p text:style-name="Text_20_body">Мероприятие состоится 22 ноября в 18:30</text:p>
      <text:p text:style-name="Text_20_body">Место проведения: ул. Никитинская, д.31, к.2</text:p>
      <text:p text:style-name="Text_20_body">Запись и информация по телефону: 8(499) 164-65-63</text:p>
      <text:p text:style-name="Text_20_body"><text:line-break/></text:p>
      <text:p text:style-name="Text_20_body">Адрес страницы: <text:a xlink:type="simple" xlink:href="http://preobr.mos.ru/presscenter/news/detail/12680131.html" office:name=""><text:span text:style-name="Definition">http://preobr.mos.ru/presscenter/news/detail/12680131.html</text:span></text:a></text:p>
      <text:p text:style-name="Text_20_body"><text:a xlink:type="simple" xlink:href="http://preobr.mos.ru" office:name=""><text:span text:style-name="Definition">Управа района Преображен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22T10:37:47Z</meta:creation-date>
    <dc:date>2024-11-22T10:37:47Z</dc:date>
  </office:meta>
</office:document-meta>
</file>